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2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T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" style:parent-style-name="預設段落字型" style:family="text">
      <style:text-properties style:font-name="Times New Roman" style:font-name-asian="標楷體" style:font-name-complex="Times New Roman" fo:font-size="8pt" style:font-size-asian="8pt" style:font-size-complex="8pt"/>
    </style:style>
    <style:style style:name="T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olumn7" style:family="table-column">
      <style:table-column-properties style:column-width="1.5298in"/>
    </style:style>
    <style:style style:name="TableColumn8" style:family="table-column">
      <style:table-column-properties style:column-width="2.0673in"/>
    </style:style>
    <style:style style:name="TableColumn9" style:family="table-column">
      <style:table-column-properties style:column-width="3.5895in"/>
    </style:style>
    <style:style style:name="Table6" style:family="table">
      <style:table-properties style:width="7.1868in" fo:margin-left="-0.2006in" table:align="left"/>
    </style:style>
    <style:style style:name="TableRow10" style:family="table-row">
      <style:table-row-properties style:min-row-height="0.4166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21" style:family="table-row">
      <style:table-row-properties style:min-row-height="0.4166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6" style:family="table-row">
      <style:table-row-properties style:min-row-height="0.416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31" style:family="table-row">
      <style:table-row-properties style:min-row-height="0.5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34" style:family="table-row">
      <style:table-row-properties style:min-row-height="6.3618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3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3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1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2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3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4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5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6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7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8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49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0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1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2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3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4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5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6" style:parent-style-name="內文" style:family="paragraph">
      <style:paragraph-properties fo:margin-top="0.025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57" style:parent-style-name="內文" style:family="paragraph">
      <style:paragraph-properties fo:widows="2" fo:orphans="2"/>
      <style:text-properties style:font-name="Times New Roman" style:font-name-asian="標楷體" style:font-name-complex="Times New Roman" style:font-size-complex="12pt"/>
    </style:style>
    <style:style style:name="TableColumn59" style:family="table-column">
      <style:table-column-properties style:column-width="1.477in"/>
    </style:style>
    <style:style style:name="TableColumn60" style:family="table-column">
      <style:table-column-properties style:column-width="0.918in"/>
    </style:style>
    <style:style style:name="TableColumn61" style:family="table-column">
      <style:table-column-properties style:column-width="0.5583in"/>
    </style:style>
    <style:style style:name="TableColumn62" style:family="table-column">
      <style:table-column-properties style:column-width="0.6395in"/>
    </style:style>
    <style:style style:name="TableColumn63" style:family="table-column">
      <style:table-column-properties style:column-width="1.1979in"/>
    </style:style>
    <style:style style:name="TableColumn64" style:family="table-column">
      <style:table-column-properties style:column-width="0.2298in"/>
    </style:style>
    <style:style style:name="TableColumn65" style:family="table-column">
      <style:table-column-properties style:column-width="2.1659in"/>
    </style:style>
    <style:style style:name="Table58" style:family="table">
      <style:table-properties style:width="7.1868in" fo:margin-left="-0.2006in" table:align="left"/>
    </style:style>
    <style:style style:name="TableRow66" style:family="table-row">
      <style:table-row-properties style:min-row-height="1.9625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fo:font-size="10pt" style:font-size-asian="10pt" style:font-size-complex="12pt"/>
    </style:style>
    <style:style style:name="P7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73" style:family="table-row">
      <style:table-row-properties style:min-row-height="0.8138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7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0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1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2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7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8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fo:color="#FF0000" style:font-size-complex="12pt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標楷體" style:font-size-complex="12pt"/>
    </style:style>
    <style:style style:name="T9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6" style:parent-style-name="預設段落字型" style:family="text">
      <style:text-properties style:font-name="Times New Roman" style:font-name-asian="標楷體" style:font-size-complex="12pt"/>
    </style:style>
    <style:style style:name="T9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8" style:parent-style-name="預設段落字型" style:family="text">
      <style:text-properties style:font-name="Times New Roman" style:font-name-asian="標楷體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標楷體" style:font-size-complex="12pt"/>
    </style:style>
    <style:style style:name="T102" style:parent-style-name="預設段落字型" style:family="text">
      <style:text-properties style:font-name="Times New Roman" style:font-name-asian="標楷體" style:font-size-complex="12pt"/>
    </style:style>
    <style:style style:name="T103" style:parent-style-name="預設段落字型" style:family="text">
      <style:text-properties style:font-name="Times New Roman" style:font-name-asian="標楷體" style:font-size-complex="12pt"/>
    </style:style>
    <style:style style:name="T104" style:parent-style-name="預設段落字型" style:family="text">
      <style:text-properties style:font-name="Times New Roman" style:font-name-asian="標楷體" style:font-size-complex="12pt"/>
    </style:style>
    <style:style style:name="T105" style:parent-style-name="預設段落字型" style:family="text">
      <style:text-properties style:font-name="Times New Roman" style:font-name-asian="標楷體" style:font-size-complex="12pt"/>
    </style:style>
    <style:style style:name="T106" style:parent-style-name="預設段落字型" style:family="text">
      <style:text-properties style:font-name="Times New Roman" style:font-name-asian="標楷體" style:font-size-complex="12pt"/>
    </style:style>
    <style:style style:name="T107" style:parent-style-name="預設段落字型" style:family="text">
      <style:text-properties style:font-name="Times New Roman" style:font-name-asian="標楷體" style:font-size-complex="12pt"/>
    </style:style>
    <style:style style:name="T108" style:parent-style-name="預設段落字型" style:family="text">
      <style:text-properties style:font-name="Times New Roman" style:font-name-asian="標楷體" style:font-size-complex="12pt"/>
    </style:style>
    <style:style style:name="T109" style:parent-style-name="預設段落字型" style:family="text">
      <style:text-properties style:font-name="Times New Roman" style:font-name-asian="標楷體" style:font-size-complex="12pt"/>
    </style:style>
    <style:style style:name="T110" style:parent-style-name="預設段落字型" style:family="text">
      <style:text-properties style:font-name="Times New Roman" style:font-name-asian="標楷體" style:font-size-complex="12pt"/>
    </style:style>
    <style:style style:name="T111" style:parent-style-name="預設段落字型" style:family="text">
      <style:text-properties style:font-name="Times New Roman" style:font-name-asian="標楷體" style:font-size-complex="12pt"/>
    </style:style>
    <style:style style:name="T112" style:parent-style-name="預設段落字型" style:family="text">
      <style:text-properties style:font-name="Times New Roman" style:font-name-asian="標楷體" style:font-size-complex="12pt"/>
    </style:style>
    <style:style style:name="T113" style:parent-style-name="預設段落字型" style:family="text">
      <style:text-properties style:font-name="Times New Roman" style:font-name-asian="標楷體" style:font-size-complex="12pt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T11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ableRow119" style:family="table-row">
      <style:table-row-properties style:min-row-height="0.2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fo:font-size="8pt" style:font-size-asian="8pt" style:font-size-complex="8pt"/>
    </style:style>
    <style:style style:name="TableRow130" style:family="table-row">
      <style:table-row-properties style:min-row-height="0.25in"/>
    </style:style>
    <style:style style:name="P13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38" style:family="table-row">
      <style:table-row-properties style:min-row-height="0.25in"/>
    </style:style>
    <style:style style:name="P13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46" style:family="table-row">
      <style:table-row-properties style:min-row-height="0.25in"/>
    </style:style>
    <style:style style:name="P14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54" style:family="table-row">
      <style:table-row-properties style:min-row-height="0.25in"/>
    </style:style>
    <style:style style:name="P15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62" style:family="table-row">
      <style:table-row-properties style:min-row-height="0.25in"/>
    </style:style>
    <style:style style:name="P16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70" style:family="table-row">
      <style:table-row-properties style:min-row-height="0.25in"/>
    </style:style>
    <style:style style:name="P17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17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78" style:family="table-row">
      <style:table-row-properties style:min-row-height="0.2687in"/>
    </style:style>
    <style:style style:name="TableCell179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181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8pt"/>
    </style:style>
    <style:style style:name="TableRow183" style:family="table-row">
      <style:table-row-properties style:min-row-height="1.2187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185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8pt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87" style:parent-style-name="內文" style:family="paragraph">
      <style:text-properties style:font-name="Times New Roman" style:font-name-asian="標楷體" style:font-name-complex="Times New Roman" fo:font-size="8pt" style:font-size-asian="8pt" style:font-size-complex="8pt"/>
    </style:style>
    <style:style style:name="P188" style:parent-style-name="內文" style:family="paragraph">
      <style:text-properties style:font-name="Times New Roman" style:font-name-asian="標楷體" style:font-name-complex="Times New Roman" fo:font-size="8pt" style:font-size-asian="8pt" style:font-size-complex="8pt"/>
    </style:style>
    <style:style style:name="P18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fo:font-size="9pt" style:font-size-asian="9pt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196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8pt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P200" style:parent-style-name="內文" style:family="paragraph">
      <style:paragraph-properties fo:text-align="center"/>
      <style:text-properties style:font-name="Times New Roman" style:font-name-asian="標楷體" style:font-name-complex="Times New Roman" fo:font-size="8pt" style:font-size-asian="8pt" style:font-size-complex="8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03" style:parent-style-name="清單段落" style:list-style-name="LFO2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P204" style:parent-style-name="清單段落" style:list-style-name="LFO2" style:family="paragraph">
      <style:paragraph-properties fo:margin-left="0.3333in">
        <style:tab-stops/>
      </style:paragraph-properties>
      <style:text-properties style:font-name="Times New Roman" style:font-name-asian="標楷體" style:font-size-complex="12pt"/>
    </style:style>
    <style:style style:name="TableRow205" style:family="table-row">
      <style:table-row-properties style:min-row-height="0.2902in"/>
    </style:style>
    <style:style style:name="TableCell20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0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21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212" style:family="table-row">
      <style:table-row-properties style:min-row-height="0.977in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19" style:parent-style-name="內文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中原大學高教深耕計畫補助學生永續證照考照申請表</text:p>
      <text:p text:style-name="P2">日期：<text:s text:c="6"/>年<text:s text:c="4"/>月<text:s text:c="4"/>日</text:p>
      <text:p text:style-name="內文"><text:span text:style-name="T3">申請序號</text:span><text:span text:style-name="T4">（承辦人填寫）</text:span><text:span text:style-name="T5">：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申請學生姓名：</text:p>
          </table:table-cell>
          <table:covered-table-cell/>
          <table:table-cell table:style-name="TableCell13">
            <text:p text:style-name="內文"><text:span text:style-name="T14">□</text:span><text:span text:style-name="T15">首次申請</text:span><text:span text:style-name="T16"><text:s text:c="4"/></text:span><text:span text:style-name="T17">□</text:span><text:span text:style-name="T18">第</text:span><text:span text:style-name="T19">___</text:span><text:span text:style-name="T20">次申請</text:span></text:p>
          </table:table-cell>
        </table:table-row>
        <table:table-row table:style-name="TableRow21">
          <table:table-cell table:style-name="TableCell22" table:number-columns-spanned="2">
            <text:p text:style-name="P23">系級：</text:p>
          </table:table-cell>
          <table:covered-table-cell/>
          <table:table-cell table:style-name="TableCell24">
            <text:p text:style-name="P25">學號：</text:p>
          </table:table-cell>
        </table:table-row>
        <table:table-row table:style-name="TableRow26">
          <table:table-cell table:style-name="TableCell27" table:number-columns-spanned="2">
            <text:p text:style-name="P28">連絡電話：</text:p>
          </table:table-cell>
          <table:covered-table-cell/>
          <table:table-cell table:style-name="TableCell29">
            <text:p text:style-name="P30">E-mail：</text:p>
          </table:table-cell>
        </table:table-row>
        <table:table-row table:style-name="TableRow31">
          <table:table-cell table:style-name="TableCell32" table:number-columns-spanned="3">
            <text:p text:style-name="P33">證照名稱（全名）：</text:p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對應SDGs目標：</text:p>
            <text:p text:style-name="P37">（請務必勾選，</text:p>
            <text:p text:style-name="P38">可複選）</text:p>
          </table:table-cell>
          <table:table-cell table:style-name="TableCell39" table:number-columns-spanned="2">
            <text:p text:style-name="P40">□<text:s/>SDG 1<text:s/>終結貧窮：消除各地一切形式的貧窮。</text:p>
            <text:p text:style-name="P41">□<text:s/>SDG 2<text:s/>消除飢餓：確保糧食安全，消除飢餓，促進永續農業。</text:p>
            <text:p text:style-name="P42">□<text:s/>SDG 3<text:s/>健康與福祉：確保及促進各年齡層健康生活與福祉。</text:p>
            <text:p text:style-name="P43">□<text:s/>SDG 4<text:s/>優質教育：確保有教無類、公平以及高品質的教育，及提倡終身學習。</text:p>
            <text:p text:style-name="P44">□<text:s/>SDG 5<text:s/>性別平權：實現性別平等，並賦予婦女權力。</text:p>
            <text:p text:style-name="P45">□<text:s/>SDG 6<text:s/>淨水及衛生：確保所有人都能享有水、衛生及其永續管理。</text:p>
            <text:p text:style-name="P46">□<text:s/>SDG 7<text:s/>可負擔的潔淨能源：確保所有的人都可取得負擔得起、可靠、永續及現代的能源。</text:p>
            <text:p text:style-name="P47">□<text:s/>SDG 8<text:s/>合適的工作及經濟成長：促進包容且永續的經濟成長，讓每個人都有一份好工作。</text:p>
            <text:p text:style-name="P48">□<text:s/>SDG 9<text:s/>工業化、創新及基礎建設：建立具有韌性的基礎建設，促進包容且永續的工業，並加速創新。</text:p>
            <text:p text:style-name="P49">□<text:s/>SDG 10<text:s/>減少不平等：減少國內及國家間的不平等。</text:p>
            <text:p text:style-name="P50">□<text:s/>SDG 11<text:s/>永續城鄉：建構具包容、安全、韌性及永續特質的城市與鄉村。</text:p>
            <text:p text:style-name="P51">□<text:s/>SDG 12<text:s/>責任消費及生產：促進綠色經濟，確保永續消費及生產模式。</text:p>
            <text:p text:style-name="P52">□<text:s/>SDG 13<text:s/>氣候行動：完備減緩調適行動，以因應氣候變遷及其影響。</text:p>
            <text:p text:style-name="P53">□<text:s/>SDG 14<text:s/>保育海洋生態：保育及永續利用海洋生態系，以確保生物多樣性並防止海洋環境劣化。</text:p>
            <text:p text:style-name="P54">□<text:s/>SDG 15<text:s/>保育陸域生態：保育及永續利用陸域生態系，確保生物多樣性並防止土地劣化。</text:p>
            <text:p text:style-name="P55">□<text:s/>SDG 16<text:s/>和平、正義及健全制度：促進和平多元的社會，確保司法平等，建立具公信力且廣納民意的體系。</text:p>
            <text:p text:style-name="P56">□<text:s/>SDG 17<text:s/>多元夥伴關係：建立多元夥伴關係，協力促進永續願景。</text:p>
          </table:table-cell>
          <table:covered-table-cell/>
        </table:table-row>
      </table:table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 table:number-columns-spanned="7">
            <text:soft-page-break/>
            <text:p text:style-name="內文"><text:span text:style-name="T68">證照內容簡介：</text:span><text:span text:style-name="T69">（依證照官網之內容資訊介紹為主，建議</text:span><text:span text:style-name="T70">300</text:span><text:span text:style-name="T71">字以內）</text:span></text:p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7">
            <text:p text:style-name="P75">佐證及請款文件：（請檢附）</text:p>
            <text:p text:style-name="P76">□<text:s/>課程或報名簡章等相關資訊。</text:p>
            <text:p text:style-name="P77"><text:span text:style-name="T78">□</text:span><text:span text:style-name="T79"><text:s/></text:span><text:span text:style-name="T80">證照考照證明</text:span><text:span text:style-name="T81">：</text:span><text:span text:style-name="T82">成績證明</text:span><text:span text:style-name="T83">、證照</text:span><text:span text:style-name="T84">/</text:span><text:span text:style-name="T85">證書</text:span><text:span text:style-name="T86">影本</text:span><text:span text:style-name="T87">。</text:span><text:span text:style-name="T88">確定獲證者</text:span><text:span text:style-name="T89">以</text:span><text:span text:style-name="T90">證書影本</text:span><text:span text:style-name="T91">為優先。</text:span></text:p>
            <text:p text:style-name="P92"><text:span text:style-name="T93"><text:s text:c="16"/></text:span><text:span text:style-name="T94">附上</text:span><text:span text:style-name="T95">簽名</text:span><text:span text:style-name="T96">並加註：</text:span><text:span text:style-name="T97">無重複申請校內其他補助</text:span><text:span text:style-name="T98">。</text:span></text:p>
            <text:p text:style-name="內文"><text:span text:style-name="T99">□</text:span><text:span text:style-name="T100"><text:s/></text:span><text:span text:style-name="T101">可申請補助項目之</text:span><text:span text:style-name="T102">正式</text:span><text:span text:style-name="T103">費用單據</text:span><text:span text:style-name="T104">：</text:span><text:span text:style-name="T105">發票</text:span><text:span text:style-name="T106">/</text:span><text:span text:style-name="T107">收據</text:span><text:span text:style-name="T108">正本</text:span><text:span text:style-name="T109">、電子發票</text:span><text:span text:style-name="T110">。附上簽名。</text:span></text:p>
            <text:p text:style-name="內文"><text:span text:style-name="T111"><text:s text:c="3"/>(</text:span><text:span text:style-name="T112">單據</text:span><text:span text:style-name="T113">抬頭：</text:span><text:span text:style-name="T114">中原大學</text:span><text:span text:style-name="T115">、統一編號：</text:span><text:span text:style-name="T116">45002502</text:span><text:span text:style-name="T117">)</text:span><text:span text:style-name="T11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rows-spanned="7">
            <text:p text:style-name="P121">補助項目及金額</text:p>
          </table:table-cell>
          <table:table-cell table:style-name="TableCell122" table:number-columns-spanned="2">
            <text:p text:style-name="P123">項目</text:p>
          </table:table-cell>
          <table:covered-table-cell/>
          <table:table-cell table:style-name="TableCell124" table:number-columns-spanned="3">
            <text:p text:style-name="P125">申請金額</text:p>
          </table:table-cell>
          <table:covered-table-cell/>
          <table:covered-table-cell/>
          <table:table-cell table:style-name="TableCell126">
            <text:p text:style-name="P127"><text:span text:style-name="T128">核定金額</text:span><text:span text:style-name="T129">（承辦人填寫）</text:span>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2">
            <text:p text:style-name="P133">報名費</text:p>
          </table:table-cell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審查費</text:p>
          </table:table-cell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>考試費</text:p>
          </table:table-cell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>
            <text:p text:style-name="P153"/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2">
            <text:p text:style-name="P157">核發證書費</text:p>
          </table:table-cell>
          <table:covered-table-cell/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>考照獎學金</text:p>
          </table:table-cell>
          <table:covered-table-cell/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2">
            <text:p text:style-name="內文"><text:span text:style-name="T173">總計</text:span></text:p>
          </table:table-cell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columns-spanned="4">
            <text:p text:style-name="P180">申請人</text:p>
          </table:table-cell>
          <table:covered-table-cell/>
          <table:covered-table-cell/>
          <table:covered-table-cell/>
          <table:table-cell table:style-name="TableCell181" table:number-columns-spanned="3">
            <text:p text:style-name="P182">導師<text:s/>/<text:s/>指導教師<text:s/>/<text:s/>授課教師</text:p>
          </table:table-cell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內文"><text:span text:style-name="T185">本人確認以上所填資料屬實</text:span></text:p>
            <text:p text:style-name="內文"><text:span text:style-name="T186">簽名：</text:span></text:p>
            <text:p text:style-name="P187"/>
            <text:p text:style-name="P188"/>
            <text:p text:style-name="P189">有無向其他單位申請補助：</text:p>
            <text:p text:style-name="內文"><text:span text:style-name="T190">□</text:span><text:span text:style-name="T191">無</text:span><text:span text:style-name="T192"><text:s text:c="3"/>□</text:span><text:span text:style-name="T193">有：</text:span><text:span text:style-name="T194">（請詳述其他申請單位及項目）</text:span></text:p>
          </table:table-cell>
          <table:covered-table-cell/>
          <table:covered-table-cell/>
          <table:covered-table-cell/>
          <table:table-cell table:style-name="TableCell195" table:number-columns-spanned="3">
            <text:p text:style-name="內文"><text:span text:style-name="T196">簽名：</text:span></text:p>
          </table:table-cell>
          <table:covered-table-cell/>
          <table:covered-table-cell/>
        </table:table-row>
        <table:table-row table:style-name="TableRow197">
          <table:table-cell table:style-name="TableCell198">
            <text:p text:style-name="P199">審核結果</text:p>
            <text:p text:style-name="P200">（承辦人填寫）</text:p>
          </table:table-cell>
          <table:table-cell table:style-name="TableCell201" table:number-columns-spanned="6">
            <text:p text:style-name="P202">本申請案經<text:s text:c="5"/>年<text:s text:c="4"/>月<text:s text:c="3"/>日永續處高教深耕計畫補助學生永續證照考照審核會議決議：</text:p>
            <text:list text:style-name="LFO2" text:continue-numbering="true">
              <text:list-item>
                <text:p text:style-name="P203">核定通過：核定補助金額：新台幣______________元整。</text:p>
              </text:list-item>
              <text:list-item>
                <text:p text:style-name="P204">核定不通過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永續治理辦公室查核</text:p>
          </table:table-cell>
          <table:covered-table-cell/>
          <table:table-cell table:style-name="TableCell208" table:number-columns-spanned="3">
            <text:p text:style-name="P209">永續治理辦公室主任</text:p>
          </table:table-cell>
          <table:covered-table-cell/>
          <table:covered-table-cell/>
          <table:table-cell table:style-name="TableCell210" table:number-columns-spanned="2">
            <text:p text:style-name="P211">永續長</text:p>
          </table:table-cell>
          <table:covered-table-cell/>
        </table:table-row>
        <table:table-row table:style-name="TableRow212"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</table:table-row>
      </table:table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 fo:font-size="12pt" style:font-size-asian="12pt" style:font-size-complex="12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ycu</meta:initial-creator>
    <dc:creator>俞曉蘭</dc:creator>
    <meta:creation-date>2026-08-24T03:47:00Z</meta:creation-date>
    <dc:date>2026-08-24T03:47:00Z</dc:date>
    <meta:template xlink:href="Normal.dotm" xlink:type="simple"/>
    <meta:editing-cycles>2</meta:editing-cycles>
    <meta:editing-duration>PT0S</meta:editing-duration>
    <meta:document-statistic meta:page-count="2" meta:paragraph-count="2" meta:word-count="194" meta:character-count="1298" meta:row-count="9" meta:non-whitespace-character-count="1106"/>
  </office:meta>
</office:document-meta>
</file>